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Senior Salaries at Filton Town Council<text:s/></text:p>
      <text:p text:style-name="Normal">Number of employees whose salary was at least £50,000 as at 01.04.2023</text:p>
      <text:p text:style-name="Normal">One</text:p>
      <text:p text:style-name="Normal">Town Clerk, NALC/SSLC LC4 46, Permanent Contract, £55,325.00<text:s/></text:p>
      <text:p text:style-name="Normal">(max)</text:p>
      <text:p text:style-name="Normal">Responsibilities;<text:s/></text:p>
      <text:p text:style-name="Normal">Town Clerk; Proper Officer,<text:s/>legal and statutory requirements of Council,<text:s/></text:p>
      <text:p text:style-name="Normal">financial management and budgets, insurance and risk, personnel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la Westcott</meta:initial-creator>
    <dc:creator>Carla Westcott</dc:creator>
    <meta:creation-date>2024-06-04T11:19:00Z</meta:creation-date>
    <dc:date>2024-06-04T11:19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40" meta:row-count="2" meta:non-whitespace-character-count="291"/>
  </office:meta>
</office:document-meta>
</file>